
<file path=META-INF/manifest.xml><?xml version="1.0" encoding="utf-8"?>
<manifest:manifest xmlns:manifest="urn:oasis:names:tc:opendocument:xmlns:manifest:1.0" manifest:version="1.3">
  <manifest:file-entry manifest:full-path="/" manifest:media-type="application/vnd.oasis.opendocument.spreadshee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style="urn:oasis:names:tc:opendocument:xmlns:style:1.0" xmlns:fo="urn:oasis:names:tc:opendocument:xmlns:xsl-fo-compatible:1.0" office:version="1.3">
  <office:automatic-styles>
    <style:style style:name="head" style:family="table-cell">
      <style:table-cell-properties fo:background-color="#1f5b3d"/>
      <style:text-properties fo:color="#ffffff" fo:font-weight="bold"/>
    </style:style>
    <style:style style:name="money" style:family="table-cell">
      <style:table-cell-properties fo:text-align="end"/>
    </style:style>
  </office:automatic-styles>
  <office:body>
    <office:spreadsheet>
      <table:table table:name="Gesundheitsbelege">
        <table:table-row>
          <table:table-cell table:style-name="head" office:value-type="string">
            <text:p>Datum</text:p>
          </table:table-cell>
          <table:table-cell table:style-name="head" office:value-type="string">
            <text:p>Person</text:p>
          </table:table-cell>
          <table:table-cell table:style-name="head" office:value-type="string">
            <text:p>Beleg-Nr.</text:p>
          </table:table-cell>
          <table:table-cell table:style-name="head" office:value-type="string">
            <text:p>Geschäft / Apotheke</text:p>
          </table:table-cell>
          <table:table-cell table:style-name="head" office:value-type="string">
            <text:p>Geschäftsadresse</text:p>
          </table:table-cell>
          <table:table-cell table:style-name="head" office:value-type="string">
            <text:p>Produkt / Leistung</text:p>
          </table:table-cell>
          <table:table-cell table:style-name="head" office:value-type="string">
            <text:p>Kategorie</text:p>
          </table:table-cell>
          <table:table-cell table:style-name="head" office:value-type="string">
            <text:p>Rezept / Verordnung</text:p>
          </table:table-cell>
          <table:table-cell table:style-name="head" office:value-type="string">
            <text:p>Apothekenrelevant</text:p>
          </table:table-cell>
          <table:table-cell table:style-name="head" office:value-type="string">
            <text:p>Preis (€)</text:p>
          </table:table-cell>
          <table:table-cell table:style-name="head" office:value-type="string">
            <text:p>Erstattung (€)</text:p>
          </table:table-cell>
          <table:table-cell table:style-name="head" office:value-type="string">
            <text:p>Eigenanteil (€)</text:p>
          </table:table-cell>
          <table:table-cell table:style-name="head" office:value-type="string">
            <text:p>Status</text:p>
          </table:table-cell>
          <table:table-cell table:style-name="head" office:value-type="string">
            <text:p>Notiz</text:p>
          </table:table-cell>
        </table:table-row>
        <table:table-row>
          <table:table-cell office:value-type="date" office:date-value="2026-06-01">
            <text:p>2026-06-01</text:p>
          </table:table-cell>
          <table:table-cell office:value-type="string">
            <text:p>Tom</text:p>
          </table:table-cell>
          <table:table-cell office:value-type="string">
            <text:p>102026</text:p>
          </table:table-cell>
          <table:table-cell office:value-type="string">
            <text:p>Melinda Hennings Heilpraktikerin</text:p>
          </table:table-cell>
          <table:table-cell office:value-type="string">
            <text:p>Iltener Strasse 49 31275 Lehrte</text:p>
          </table:table-cell>
          <table:table-cell office:value-type="string">
            <text:p>HWS-Syndrom; Myofasziale Dysbalance</text:p>
          </table:table-cell>
          <table:table-cell office:value-type="string">
            <text:p>Sonstiges Gesundheit</text:p>
          </table:table-cell>
          <table:table-cell office:value-type="string">
            <text:p>Ja</text:p>
          </table:table-cell>
          <table:table-cell office:value-type="string">
            <text:p>Nein</text:p>
          </table:table-cell>
          <table:table-cell table:style-name="money" office:value-type="currency" office:currency="EUR" office:value="340.00">
            <text:p>340,00 €</text:p>
          </table:table-cell>
          <table:table-cell table:style-name="money" office:value-type="currency" office:currency="EUR" office:value="0.00">
            <text:p>0,00 €</text:p>
          </table:table-cell>
          <table:table-cell table:style-name="money" office:value-type="currency" office:currency="EUR" office:value="340.00">
            <text:p>340,00 €</text:p>
          </table:table-cell>
          <table:table-cell office:value-type="string">
            <text:p>Erledigt</text:p>
          </table:table-cell>
          <table:table-cell office:value-type="string">
            <text:p/>
          </table:table-cell>
        </table:table-row>
        <table:table-row>
          <table:table-cell office:value-type="date" office:date-value="2026-07-20">
            <text:p>2026-07-20</text:p>
          </table:table-cell>
          <table:table-cell office:value-type="string">
            <text:p>Tom</text:p>
          </table:table-cell>
          <table:table-cell office:value-type="string">
            <text:p>468262/07</text:p>
          </table:table-cell>
          <table:table-cell office:value-type="string">
            <text:p>Zahnarzt Ladeholz</text:p>
          </table:table-cell>
          <table:table-cell office:value-type="string">
            <text:p>Ladeholz 3, 31319 Sehnde</text:p>
          </table:table-cell>
          <table:table-cell office:value-type="string">
            <text:p>Behandlung vom 15.07.2026</text:p>
          </table:table-cell>
          <table:table-cell office:value-type="string">
            <text:p>Sonstiges Gesundheit</text:p>
          </table:table-cell>
          <table:table-cell office:value-type="string">
            <text:p>Nein</text:p>
          </table:table-cell>
          <table:table-cell office:value-type="string">
            <text:p>Nein</text:p>
          </table:table-cell>
          <table:table-cell table:style-name="money" office:value-type="currency" office:currency="EUR" office:value="91.14">
            <text:p>91,14 €</text:p>
          </table:table-cell>
          <table:table-cell table:style-name="money" office:value-type="currency" office:currency="EUR" office:value="0.00">
            <text:p>0,00 €</text:p>
          </table:table-cell>
          <table:table-cell table:style-name="money" office:value-type="currency" office:currency="EUR" office:value="91.14">
            <text:p>91,14 €</text:p>
          </table:table-cell>
          <table:table-cell office:value-type="string">
            <text:p>Erledigt</text:p>
          </table:table-cell>
          <table:table-cell office:value-type="string">
            <text:p/>
          </table:table-cell>
        </table:table-row>
        <table:table-row>
          <table:table-cell office:value-type="date" office:date-value="2026-07-28">
            <text:p>2026-07-28</text:p>
          </table:table-cell>
          <table:table-cell office:value-type="string">
            <text:p>Tom</text:p>
          </table:table-cell>
          <table:table-cell office:value-type="string">
            <text:p>090726</text:p>
          </table:table-cell>
          <table:table-cell office:value-type="string">
            <text:p>Inge Baumgarte</text:p>
          </table:table-cell>
          <table:table-cell office:value-type="string">
            <text:p>Südring 29 31275 Lehrte</text:p>
          </table:table-cell>
          <table:table-cell office:value-type="string">
            <text:p>psychotherapie</text:p>
          </table:table-cell>
          <table:table-cell office:value-type="string">
            <text:p>Sonstiges Gesundheit</text:p>
          </table:table-cell>
          <table:table-cell office:value-type="string">
            <text:p>Nein</text:p>
          </table:table-cell>
          <table:table-cell office:value-type="string">
            <text:p>Nein</text:p>
          </table:table-cell>
          <table:table-cell table:style-name="money" office:value-type="currency" office:currency="EUR" office:value="170.00">
            <text:p>170,00 €</text:p>
          </table:table-cell>
          <table:table-cell table:style-name="money" office:value-type="currency" office:currency="EUR" office:value="0.00">
            <text:p>0,00 €</text:p>
          </table:table-cell>
          <table:table-cell table:style-name="money" office:value-type="currency" office:currency="EUR" office:value="170.00">
            <text:p>170,00 €</text:p>
          </table:table-cell>
          <table:table-cell office:value-type="string">
            <text:p>Erledigt</text:p>
          </table:table-cell>
          <table:table-cell office:value-type="string">
            <text:p/>
          </table:table-cell>
        </table:table-row>
        <table:table-row>
          <table:table-cell office:value-type="date" office:date-value="2026-08-07">
            <text:p>2026-08-07</text:p>
          </table:table-cell>
          <table:table-cell office:value-type="string">
            <text:p>Tom</text:p>
          </table:table-cell>
          <table:table-cell office:value-type="string">
            <text:p/>
          </table:table-cell>
          <table:table-cell office:value-type="string">
            <text:p>Pysiotherapie Aligse</text:p>
          </table:table-cell>
          <table:table-cell office:value-type="string">
            <text:p>Dammfeldstr. 15, 31275 Lehrte</text:p>
          </table:table-cell>
          <table:table-cell office:value-type="string">
            <text:p>Datei: 20260620_Phsiotherapie Tom.pdf</text:p>
          </table:table-cell>
          <table:table-cell office:value-type="string">
            <text:p>Sonstiges Gesundheit</text:p>
          </table:table-cell>
          <table:table-cell office:value-type="string">
            <text:p>Ja</text:p>
          </table:table-cell>
          <table:table-cell office:value-type="string">
            <text:p>Nein</text:p>
          </table:table-cell>
          <table:table-cell table:style-name="money" office:value-type="currency" office:currency="EUR" office:value="31.36">
            <text:p>31,36 €</text:p>
          </table:table-cell>
          <table:table-cell table:style-name="money" office:value-type="currency" office:currency="EUR" office:value="0.00">
            <text:p>0,00 €</text:p>
          </table:table-cell>
          <table:table-cell table:style-name="money" office:value-type="currency" office:currency="EUR" office:value="31.36">
            <text:p>31,36 €</text:p>
          </table:table-cell>
          <table:table-cell office:value-type="string">
            <text:p>Erledigt</text:p>
          </table:table-cell>
          <table:table-cell office:value-type="string">
            <text:p>Physio CMD</text:p>
          </table:table-cell>
        </table:table-row>
        <table:table-row>
          <table:table-cell office:value-type="date" office:date-value="2026-08-07">
            <text:p>2026-08-07</text:p>
          </table:table-cell>
          <table:table-cell office:value-type="string">
            <text:p>Tom</text:p>
          </table:table-cell>
          <table:table-cell office:value-type="string">
            <text:p>518864</text:p>
          </table:table-cell>
          <table:table-cell office:value-type="string">
            <text:p>Rentz Schuhe und Orthopädie</text:p>
          </table:table-cell>
          <table:table-cell office:value-type="string">
            <text:p>Schmiedestr. 35, 31303 Burgdorf</text:p>
          </table:table-cell>
          <table:table-cell office:value-type="string">
            <text:p>Datei: 20260627_Rentz Einlage.pdf</text:p>
          </table:table-cell>
          <table:table-cell office:value-type="string">
            <text:p>Sonstiges Gesundheit</text:p>
          </table:table-cell>
          <table:table-cell office:value-type="string">
            <text:p>Ja</text:p>
          </table:table-cell>
          <table:table-cell office:value-type="string">
            <text:p>Nein</text:p>
          </table:table-cell>
          <table:table-cell table:style-name="money" office:value-type="currency" office:currency="EUR" office:value="115.00">
            <text:p>115,00 €</text:p>
          </table:table-cell>
          <table:table-cell table:style-name="money" office:value-type="currency" office:currency="EUR" office:value="0.00">
            <text:p>0,00 €</text:p>
          </table:table-cell>
          <table:table-cell table:style-name="money" office:value-type="currency" office:currency="EUR" office:value="115.00">
            <text:p>115,00 €</text:p>
          </table:table-cell>
          <table:table-cell office:value-type="string">
            <text:p>Erledigt</text:p>
          </table:table-cell>
          <table:table-cell office:value-type="string">
            <text:p>Schuheinlage Tom</text:p>
          </table:table-cell>
        </table:table-row>
        <table:table-row>
          <table:table-cell office:value-type="date" office:date-value="2026-08-07">
            <text:p>2026-08-07</text:p>
          </table:table-cell>
          <table:table-cell office:value-type="string">
            <text:p>Tom</text:p>
          </table:table-cell>
          <table:table-cell office:value-type="string">
            <text:p>1597695</text:p>
          </table:table-cell>
          <table:table-cell office:value-type="string">
            <text:p>Orion Apotheke</text:p>
          </table:table-cell>
          <table:table-cell office:value-type="string">
            <text:p>Zuckerpassage 14, 31275 Lehrte</text:p>
          </table:table-cell>
          <table:table-cell office:value-type="string">
            <text:p>Datei: Report_20260627_111129_016388.pdf</text:p>
          </table:table-cell>
          <table:table-cell office:value-type="string">
            <text:p>Sonstiges Gesundheit</text:p>
          </table:table-cell>
          <table:table-cell office:value-type="string">
            <text:p>Nein</text:p>
          </table:table-cell>
          <table:table-cell office:value-type="string">
            <text:p>Nein</text:p>
          </table:table-cell>
          <table:table-cell table:style-name="money" office:value-type="currency" office:currency="EUR" office:value="15.48">
            <text:p>15,48 €</text:p>
          </table:table-cell>
          <table:table-cell table:style-name="money" office:value-type="currency" office:currency="EUR" office:value="0.00">
            <text:p>0,00 €</text:p>
          </table:table-cell>
          <table:table-cell table:style-name="money" office:value-type="currency" office:currency="EUR" office:value="15.48">
            <text:p>15,48 €</text:p>
          </table:table-cell>
          <table:table-cell office:value-type="string">
            <text:p>Erledigt</text:p>
          </table:table-cell>
          <table:table-cell office:value-type="string">
            <text:p>Neurexan</text:p>
          </table:table-cell>
        </table:table-row>
        <table:table-row>
          <table:table-cell office:value-type="date" office:date-value="2026-08-10">
            <text:p>2026-08-10</text:p>
          </table:table-cell>
          <table:table-cell office:value-type="string">
            <text:p>Steffi</text:p>
          </table:table-cell>
          <table:table-cell office:value-type="string">
            <text:p>43819</text:p>
          </table:table-cell>
          <table:table-cell office:value-type="string">
            <text:p>Orion Apotheke</text:p>
          </table:table-cell>
          <table:table-cell office:value-type="string">
            <text:p>Zuckerpassage 14, 31275 Lehrte</text:p>
          </table:table-cell>
          <table:table-cell office:value-type="string">
            <text:p>Schmerzgeel</text:p>
          </table:table-cell>
          <table:table-cell office:value-type="string">
            <text:p>Arzneimittel</text:p>
          </table:table-cell>
          <table:table-cell office:value-type="string">
            <text:p>Nein</text:p>
          </table:table-cell>
          <table:table-cell office:value-type="string">
            <text:p>Nein</text:p>
          </table:table-cell>
          <table:table-cell table:style-name="money" office:value-type="currency" office:currency="EUR" office:value="11.12">
            <text:p>11,12 €</text:p>
          </table:table-cell>
          <table:table-cell table:style-name="money" office:value-type="currency" office:currency="EUR" office:value="0.00">
            <text:p>0,00 €</text:p>
          </table:table-cell>
          <table:table-cell table:style-name="money" office:value-type="currency" office:currency="EUR" office:value="11.12">
            <text:p>11,12 €</text:p>
          </table:table-cell>
          <table:table-cell office:value-type="string">
            <text:p>Erledigt</text:p>
          </table:table-cell>
          <table:table-cell office:value-type="string">
            <text:p/>
          </table:table-cell>
        </table:table-row>
        <table:table-row>
          <table:table-cell office:value-type="date" office:date-value="2026-08-12">
            <text:p>2026-08-12</text:p>
          </table:table-cell>
          <table:table-cell office:value-type="string">
            <text:p>Steffi</text:p>
          </table:table-cell>
          <table:table-cell office:value-type="string">
            <text:p>1616970</text:p>
          </table:table-cell>
          <table:table-cell office:value-type="string">
            <text:p>Orion Apotheke</text:p>
          </table:table-cell>
          <table:table-cell office:value-type="string">
            <text:p>Zuckerpassage 14, 31275 Lehrte</text:p>
          </table:table-cell>
          <table:table-cell office:value-type="string">
            <text:p>Pantaprazol, MCP AL10</text:p>
          </table:table-cell>
          <table:table-cell office:value-type="string">
            <text:p>Arzneimittel</text:p>
          </table:table-cell>
          <table:table-cell office:value-type="string">
            <text:p>Ja</text:p>
          </table:table-cell>
          <table:table-cell office:value-type="string">
            <text:p>Ja</text:p>
          </table:table-cell>
          <table:table-cell table:style-name="money" office:value-type="currency" office:currency="EUR" office:value="5.00">
            <text:p>5,00 €</text:p>
          </table:table-cell>
          <table:table-cell table:style-name="money" office:value-type="currency" office:currency="EUR" office:value="0.00">
            <text:p>0,00 €</text:p>
          </table:table-cell>
          <table:table-cell table:style-name="money" office:value-type="currency" office:currency="EUR" office:value="5.00">
            <text:p>5,00 €</text:p>
          </table:table-cell>
          <table:table-cell office:value-type="string">
            <text:p>Erledigt</text:p>
          </table:table-cell>
          <table:table-cell office:value-type="string">
            <text:p/>
          </table:table-cell>
        </table:table-row>
        <table:table-row>
          <table:table-cell office:value-type="date" office:date-value="2026-08-17">
            <text:p>2026-08-17</text:p>
          </table:table-cell>
          <table:table-cell office:value-type="string">
            <text:p>Steffi</text:p>
          </table:table-cell>
          <table:table-cell office:value-type="string">
            <text:p/>
          </table:table-cell>
          <table:table-cell office:value-type="string">
            <text:p>Zweithaarmode - Perücken und Haarersatz</text:p>
          </table:table-cell>
          <table:table-cell office:value-type="string">
            <text:p>Carl-Hornemann-Straße 4, 30177 Hannover-Vahrenwald-List</text:p>
          </table:table-cell>
          <table:table-cell office:value-type="string">
            <text:p>1 Perücke formbares High Heat fiber, 1 Anteil KK</text:p>
          </table:table-cell>
          <table:table-cell office:value-type="string">
            <text:p>Zuzahlung Rezept</text:p>
          </table:table-cell>
          <table:table-cell office:value-type="string">
            <text:p>Ja</text:p>
          </table:table-cell>
          <table:table-cell office:value-type="string">
            <text:p>Nein</text:p>
          </table:table-cell>
          <table:table-cell table:style-name="money" office:value-type="currency" office:currency="EUR" office:value="899.00">
            <text:p>899,00 €</text:p>
          </table:table-cell>
          <table:table-cell table:style-name="money" office:value-type="currency" office:currency="EUR" office:value="440.00">
            <text:p>440,00 €</text:p>
          </table:table-cell>
          <table:table-cell table:style-name="money" office:value-type="currency" office:currency="EUR" office:value="459.00">
            <text:p>459,00 €</text:p>
          </table:table-cell>
          <table:table-cell office:value-type="string">
            <text:p>Erledigt</text:p>
          </table:table-cell>
          <table:table-cell office:value-type="string">
            <text:p/>
          </table:table-cell>
        </table:table-row>
      </table:table>
    </office:spreadsheet>
  </office:body>
</office:document-content>
</file>